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" style:list-style-name="LFO1" style:family="paragraph">
      <style:paragraph-properties fo:margin-bottom="0in"/>
    </style:style>
    <style:style style:name="P3" style:parent-style-name="Normal" style:list-style-name="LFO1" style:family="paragraph">
      <style:paragraph-properties fo:margin-bottom="0in"/>
    </style:style>
    <style:style style:name="P4" style:parent-style-name="Normal" style:list-style-name="LFO1" style:family="paragraph">
      <style:paragraph-properties fo:margin-bottom="0in"/>
    </style:style>
  </office:automatic-styles>
  <office:body>
    <office:text text:use-soft-page-breaks="true">
      <text:p text:style-name="P1">Tuesday, September 8, 2026, 6:00 PM</text:p>
      <text:p text:style-name="Normal"/>
      <text:p text:style-name="Normal">Mayor Schroeder has called for a special meeting to consider the following matters:</text:p>
      <text:p text:style-name="Normal"/>
      <text:list text:style-name="LFO1" text:continue-numbering="true">
        <text:list-item>
          <text:p text:style-name="P2">Beer tent insurance for the football group (Last Call Before Fall event)</text:p>
        </text:list-item>
        <text:list-item>
          <text:p text:style-name="P3">Hiring of Mason Cisco as seasonal Laborer for DPW effective 8/31/2026 through end of October</text:p>
        </text:list-item>
        <text:list-item>
          <text:p text:style-name="P4">Plans for Cayuga Creek Pavilion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ptos" style:font-name-asian="Aptos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shley Debbins</meta:initial-creator>
    <dc:creator>Ashley Debbins</dc:creator>
    <meta:creation-date>2026-09-03T16:56:00Z</meta:creation-date>
    <dc:date>2026-09-03T16:57:00Z</dc:date>
    <meta:template xlink:href="Normal" xlink:type="simple"/>
    <meta:editing-cycles>1</meta:editing-cycles>
    <meta:editing-duration>PT60S</meta:editing-duration>
    <meta:document-statistic meta:page-count="1" meta:paragraph-count="1" meta:word-count="47" meta:character-count="320" meta:row-count="2" meta:non-whitespace-character-count="274"/>
  </office:meta>
</office:document-meta>
</file>